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ACaslonPro-Bold" svg:font-family="ACaslonPro-Bold, 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Text_20_body">
      <style:paragraph-properties fo:text-align="justify" style:justify-single-word="false"/>
    </style:style>
    <style:style style:name="P4" style:family="paragraph" style:parent-style-name="Text_20_body">
      <style:paragraph-properties fo:text-align="justify" style:justify-single-word="false"/>
      <style:text-properties fo:color="#000000"/>
    </style:style>
    <style:style style:name="P5" style:family="paragraph" style:parent-style-name="Text_20_body">
      <style:paragraph-properties fo:margin-left="0cm" fo:margin-right="0cm" fo:text-align="justify" style:justify-single-word="false" fo:text-indent="1.251cm" style:auto-text-indent="false"/>
    </style:style>
    <style:style style:name="P6" style:family="paragraph" style:parent-style-name="Text_20_body">
      <style:paragraph-properties fo:margin-left="0cm" fo:margin-right="0cm" fo:text-align="center" style:justify-single-word="false" fo:text-indent="1.251cm" style:auto-text-indent="false"/>
    </style:style>
    <style:style style:name="T1" style:family="text">
      <style:text-properties fo:color="#ffffff" style:font-name="ACaslonPro-Bold" fo:font-size="18pt" fo:font-weight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Bngiorno N</text:span> </text:p>
      <text:p text:style-name="P5"> </text:p>
      <text:p text:style-name="P6"> </text:p>
      <text:p text:style-name="P6">TRAMA LIBRO</text:p>
      <text:p text:style-name="Text_20_body"> <text:span text:style-name="T1">N</text:span> Un Thriller d’azione da non perdere per chi ama il genere, con un finale a sorpresa e continui colpi di scena</text:p>
      <text:p text:style-name="P5"> </text:p>
      <text:p text:style-name="P3"> </text:p>
      <text:p text:style-name="P4">John ha deciso di chiudere con il suo burrascoso passato, ma il suo passato non ha intenzione di lasciarlo stare ed è pronto a tormentarlo. Per molto tempo nella sua vita avevano trovato spazio solo l’oscurità e il rimorso</text:p>
      <text:p text:style-name="P4">per essere stato un’arma di morte e terrore, poi era arrivata lei, Katrin, a dargli finalmente una ragione per vivere, a fargli provare il vero amore. Ora che qualcuno gliel’ha portata via uccidendola nel peggiore dei modi, John ha un unico obiettivo: la vendetta. Ha intenzione di farsi giustizia da solo e non può fidarsi di nessuno: dovrà affrontare una serie di imprese, grazie alle quali raggiungerà una definitiva emancipazione dalla parte oscura di se stesso e una espiazione dei crimini commessi in passato… Un filo sottile lega tutti i personaggi del romanzo, in un gioco</text:p>
      <text:p text:style-name="P4">di inganni e tranelli in cui nessuno è chi dice di essere, fino a un imprevedibile e rocambolesco finale.</text:p>
      <text:p text:style-name="P4"/>
      <text:p text:style-name="P4"/>
      <text:p text:style-name="P4"/>
      <text:p text:style-name="P2"/>
      <text:p text:style-name="P1"/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ACaslonPro-Bold" svg:font-family="ACaslonPro-Bold, 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7-12-28T08:41:41.13</meta:creation-date>
    <dc:date>2017-12-28T15:13:31.89</dc:date>
    <meta:editing-duration>PT24M51S</meta:editing-duration>
    <meta:editing-cycles>3</meta:editing-cycles>
    <meta:generator>LibreOffice/3.3$Win32 LibreOffice_project/330m19$Build-401</meta:generator>
    <meta:document-statistic meta:table-count="0" meta:image-count="0" meta:object-count="0" meta:page-count="1" meta:paragraph-count="10" meta:word-count="180" meta:character-count="1045"/>
  </office:meta>
</office:document-meta>
</file>